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style:style style:name="s1_right_fi698" style:family="paragraph" style:parent-style-name="s1">
      <style:paragraph-properties fo:text-align="right" fo:text-indent="12mm"/>
    </style:style>
    <style:style style:name="s1_fi0" style:family="paragraph" style:parent-style-name="s1">
      <style:paragraph-properties fo:text-indent="0mm"/>
    </style:style>
    <style:style style:name="s1_center_fi0" style:family="paragraph" style:parent-style-name="s1">
      <style:paragraph-properties fo:text-align="center" fo:text-indent="0mm"/>
    </style:style>
    <!-- Table cells styles -->
    <style:style style:name="0" style:family="table-cell">
      <style:table-cell-properties style:vertical-align="top"/>
    </style:style>
    <!-- Table columns styles -->
    <style:style style:name="280" style:family="table-column">
      <style:table-column-properties style:column-width="5mm"/>
    </style:style>
    <style:style style:name="3401" style:family="table-column">
      <style:table-column-properties style:column-width="60mm"/>
    </style:style>
    <style:style style:name="3500" style:family="table-column">
      <style:table-column-properties style:column-width="62mm"/>
    </style:style>
    <style:style style:name="6440" style:family="table-column">
      <style:table-column-properties style:column-width="114mm"/>
    </style:style>
    <style:style style:name="6803" style:family="table-column">
      <style:table-column-properties style:column-width="120mm"/>
    </style:style>
    <!-- Table styles -->
    <style:style style:name="rubber" style:family="table">
      <style:table-properties style:rel-width="100%" table:align="center"/>
    </style:style>
    <style:style style:name="10204" style:family="table">
      <style:table-properties style:width="180mm" table:align="left"/>
    </style:style>
    <style:style style:name="10220"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70252220/0">Приказ Министерства здравоохранения РФ от 23 октября 2012 г. N 437
"О Совете общественных организаций по защите прав пациентов при Министерстве здравоохранения Российской Федерации"</text:a></text:h>
      <text:p text:style-name="s1"/>
      <text:p text:style-name="s1">В соответствии с <text:a xlink:type="simple" xlink:href="https://internet.garant.ru/document/redirect/70192436/1064">пунктом 6.4</text:a> Положения о Министерстве здравоохранения Российской Федерации, утвержденного <text:a xlink:type="simple" xlink:href="https://internet.garant.ru/document/redirect/70192436/0">постановлением</text:a> Правительства Российской Федерации от 19 июня 2012 г. N 608 (Собрание законодательства Российской Федерации, 2012, N 26, ст. 3526), приказываю:</text:p>
      <text:p text:style-name="s1"><text:bookmark text:name="anchor1"/>1. Создать Совет общественных организаций по защите прав пациентов при Министерстве здравоохранения Российской Федерации.</text:p>
      <text:p text:style-name="s1"><text:bookmark text:name="anchor2"/>2. Утвердить:</text:p>
      <text:p text:style-name="s1">Положение о Совете общественных организаций по защите прав пациентов при Министерстве здравоохранения Российской Федерации согласно <text:a xlink:type="simple" xlink:href="#anchor1000">приложению N 1</text:a>;</text:p>
      <text:p text:style-name="s1">состав Совета общественных организаций по защите прав пациентов при Министерстве здравоохранения Российской Федерации согласно <text:a xlink:type="simple" xlink:href="#anchor2000">приложению N 2</text:a>.</text:p>
      <text:p text:style-name="s1"/>
      <table:table table:name="10204" table:style-name="10204">
        <table:table-column table:style-name="6803"/>
        <table:table-column table:style-name="3401"/>
        <table:table-row>
          <table:table-cell>
            <text:p text:style-name="s16_fi0">Министр</text:p>
          </table:table-cell>
          <table:table-cell>
            <text:p text:style-name="s1_right_fi0">В.И. Скворцова</text:p>
          </table:table-cell>
        </table:table-row>
      </table:table>
      <text:p text:style-name="s1"/>
      <text:p text:style-name="s1_right_fi698"><text:bookmark text:name="anchor1000"/><text:span text:style-name="s10">Приложение N 1
к <text:a xlink:type="simple" xlink:href="#anchor0">приказу</text:a> Министерства
здравоохранения РФ
от 23 октября 2012 г. N 437</text:span></text:p>
      <text:p text:style-name="s1"/>
      <text:h text:outline-level="1" text:style-name="s3">Положение
о Совете общественных организаций по защите прав пациентов при Министерстве здравоохранения Российской Федерации</text:h>
      <text:p text:style-name="s1"/>
      <text:p text:style-name="s1"><text:bookmark text:name="anchor1001"/>1. Совет общественных организаций по защите прав пациентов при Министерстве здравоохранения Российской Федерации (далее - Совет) является совещательным органом, осуществляющим рассмотрение вопросов по совершенствованию системы здравоохранения и организации медицинской помощи, повышению ее доступности и обеспечению лекарственными препаратами и медицинскими изделиями.</text:p>
      <text:p text:style-name="s1"><text:bookmark text:name="anchor1002"/>2. В своей деятельности Совет руководствуется <text:a xlink:type="simple" xlink:href="https://internet.garant.ru/document/redirect/10103000/0">Конституцией</text:a> Российской Федерации, федеральными конституционными законами, федеральными законами, указами и распоряжениями Президента Российской Федерации, постановлениями и распоряжениями Правительства Российской Федерации, приказами Министерства здравоохранения Российской Федерации (далее - Министерство) и настоящим Положением.</text:p>
      <text:p text:style-name="s1"><text:bookmark text:name="anchor1003"/>3. Основной задачей Совета является участие представителей общероссийских общественных организаций, межрегиональных общественных организаций по защите прав пациентов, иных негосударственных некоммерческих организаций (далее - Организации) в процессах предварительного рассмотрения вопросов и подготовки по ним предложений, а также экспертного сопровождения исполнения принятых решений в сфере охраны здоровья.</text:p>
      <text:p text:style-name="s1"><text:bookmark text:name="anchor1004"/>4. Решения Совета носят рекомендательный характер.</text:p>
      <text:p text:style-name="s1"><text:bookmark text:name="anchor1005"/>5. Основными принципами работы Совета являются добровольность, гласность, законность, равноправие, профессионализм, коллегиальность.</text:p>
      <text:p text:style-name="s1"><text:bookmark text:name="anchor1006"/>6. Функции Совета:</text:p>
      <text:p text:style-name="s1"><text:bookmark text:name="anchor1061"/>а) рассматривать проекты нормативных правовых актов и иных документов, разрабатываемых Министерством, а также на основе анализа практики правоприменения действующих нормативных правовых актов, регулирующих отношения в сфере охраны здоровья граждан, участвовать в их подготовке;</text:p>
      <text:p text:style-name="s1"><text:bookmark text:name="anchor1062"/>б) подготавливать предложения и рекомендации по совершенствованию системы здравоохранения и организации медицинской помощи, повышения ее доступности, обеспечению лекарственными препаратами и медицинскими изделиями;</text:p>
      <text:p text:style-name="s1"><text:bookmark text:name="anchor1063"/>в) взаимодействовать с советами общественных организаций по защите прав пациентов при органах государственной власти субъектов Российской Федерации в сфере охраны здоровья.</text:p>
      <text:p text:style-name="s1"><text:bookmark text:name="anchor1007"/>7. Совет вправе:</text:p>
      <text:p text:style-name="s1"><text:bookmark text:name="anchor1071"/>а) приглашать на свои заседания представителей федеральных органов исполнительной власти и (или) органов исполнительной власти субъектов Российской Федерации в сфере охраны здоровья, органов местного самоуправления, медицинских организаций, общественных организаций и объединений, в качестве независимых специалистов и экспертов по вопросам, рассматриваемым на заседании Совета, с правом совещательного голоса;</text:p>
      <text:p text:style-name="s1"><text:bookmark text:name="anchor1072"/>б) создавать при необходимости рабочие (экспертные) группы, в том числе из числа лиц, не являющихся членами Совета, для осуществления возложенных на Совет функций.</text:p>
      <text:p text:style-name="s1"><text:bookmark text:name="anchor1008"/>8. Количество участников и персональный состав рабочих групп Совета определяется сопредседателем.</text:p>
      <text:p text:style-name="s1"><text:bookmark text:name="anchor1009"/>9. Основной формой деятельности Совета являются заседания. Члены Совета вправе, при наличии возможности, участвовать в заседаниях посредством аудиовидеосвязи, а также вправе выдать другому члену Совета доверенность в простой письменной форме (далее - доверенность). Заседания Совета проводятся не реже одного раза в квартал и считаются правомочными при присутствии на них не менее двух третей лиц, включенных в состав Совета, лично, либо через представителей - членов Совета, участвующих в заседании и действующих на основании доверенности, а также членов Совета, участвующих в заседании посредством аудиовидеосвязи. В случае участия члена Совета в заседании по доверенности или посредством аудиовидеосвязи в протоколе делается соответствующая отметка об этом.</text:p>
      <text:p text:style-name="s1"><text:bookmark text:name="anchor1010"/>10. Решения Совета принимаются путем открытого голосования простым большинством голосов от общего числа членов Совета, присутствующих на заседании и оформляются протоколами. При равенстве голосов право решающего голоса имеет председательствующий на заседании сопредседатель Совета.</text:p>
      <text:p text:style-name="s1"><text:bookmark text:name="anchor1011"/>11. Совет создается из числа представителей Министерства, Организаций и состоит из двух сопредседателей, членов Совета и <text:a xlink:type="simple" xlink:href="https://internet.garant.ru/document/redirect/408274359/0">ответственного секретаря</text:a>.</text:p>
      <text:p text:style-name="s1"><text:bookmark text:name="anchor1012"/>12. Количественный <text:a xlink:type="simple" xlink:href="#anchor2000">состав</text:a> Совета составляет двадцать пять человек.</text:p>
      <text:p text:style-name="s1"><text:bookmark text:name="anchor1013"/>13. Срок полномочий состава Совета составляет два года с даты проведения первого заседания вновь сформированного Совета.</text:p>
      <text:p text:style-name="s1"><text:bookmark text:name="anchor1014"/>14. От Министерства в состав Совета входят Министр здравоохранения Российской Федерации в качестве сопредседателя (далее - Министр) и ответственный секретарь, назначаемый Министром.</text:p>
      <text:p text:style-name="s1">Второй сопредседатель избирается из представителей Организаций, включенных в состав Совета, на первом заседании Совета из числа кандидатур, предложенных членами Совета, включая возможное самовыдвижение.</text:p>
      <text:p text:style-name="s1">В качестве кандидата на должность сопредседателя могут быть выдвинуты лица, имеющие опыт работы в сфере здравоохранения не менее 5 лет.</text:p>
      <text:p text:style-name="s1"><text:bookmark text:name="anchor1015"/>15. Сопредседатели:</text:p>
      <text:p text:style-name="s1"><text:bookmark text:name="anchor1151"/>а) имеют равные права, осуществляют общее руководство деятельностью Совета, председательствуют на заседаниях Совета;</text:p>
      <text:p text:style-name="s1"><text:bookmark text:name="anchor1152"/>б) организуют заседания Совета;</text:p>
      <text:p text:style-name="s1"><text:bookmark text:name="anchor1153"/>в) утверждают повестку дня заседания Совета;</text:p>
      <text:p text:style-name="s1"><text:bookmark text:name="anchor1154"/>г) подписывают протоколы заседаний и другие документы Совета;</text:p>
      <text:p text:style-name="s1"><text:bookmark text:name="anchor1155"/>д) определяют время и место проведения заседаний Совета;</text:p>
      <text:p text:style-name="s1"><text:bookmark text:name="anchor1156"/>е) в рамках деятельности Совета дают поручения членам Совета;</text:p>
      <text:p text:style-name="s1"><text:bookmark text:name="anchor1157"/>ж) формируют при участии членов Совета и утверждают план работы, повестку заседания Совета, определяют лиц, приглашаемых на заседания Совета;</text:p>
      <text:p text:style-name="s1"><text:bookmark text:name="anchor1158"/>з) вносят предложения по проектам документов и иных материалов для обсуждения на заседаниях Совета и согласовывают их;</text:p>
      <text:p text:style-name="s1"><text:bookmark text:name="anchor1159"/>и) принимают меры по предотвращению и (или) урегулированию конфликта интересов у членов Совета, в том числе по досрочному прекращению полномочий члена Совета, являющегося стороной конфликта интересов.</text:p>
      <text:p text:style-name="s1"><text:bookmark text:name="anchor1016"/>16. Ответственный секретарь:</text:p>
      <text:p text:style-name="s1"><text:bookmark text:name="anchor1161"/>а) осуществляет документально-техническое обеспечение деятельности Совета;</text:p>
      <text:p text:style-name="s1"><text:bookmark text:name="anchor1162"/>б) информирует членов Совета о дате, месте и повестке предстоящего заседания Совета, а также об утвержденном плане работы Совета;</text:p>
      <text:p text:style-name="s1"><text:bookmark text:name="anchor1163"/>в) ведет протоколы заседаний Совета и осуществляет контроль выполнения принятых решений;</text:p>
      <text:p text:style-name="s1"><text:bookmark text:name="anchor1164"/>г) хранит документацию Совета и готовит документы для архивного хранения и уничтожения;</text:p>
      <text:p text:style-name="s1"><text:bookmark text:name="anchor1165"/>д) обеспечивает подготовку проектов документов и иных материалов для обсуждения на заседаниях Совета;</text:p>
      <text:p text:style-name="s1"><text:bookmark text:name="anchor1166"/>е) обеспечивает организационное взаимодействие Совета и Министерства;</text:p>
      <text:p text:style-name="s1"><text:bookmark text:name="anchor1167"/>ж) обеспечивает публикацию информации о деятельности Совета на <text:a xlink:type="simple" xlink:href="https://minzdrav.gov.ru">официальном сайте</text:a> Министерства в информационно-телекоммуникационной сети "Интернет".</text:p>
      <text:p text:style-name="s1"><text:bookmark text:name="anchor1017"/>17. В целях формирования Совета Департамент международного сотрудничества и связей с общественностью Министерства (далее - Департамент Министерства) в установленном порядке размещает на <text:a xlink:type="simple" xlink:href="https://minzdrav.gov.ru">официальном сайте</text:a> Министерства в информационно-телекоммуникационной сети "Интернет" информацию о начале формирования состава Совета (внесении изменений в состав), в которой указываются задачи и функции Совета, требования к кандидатам в состав Совета (далее - кандидаты) в соответствии с <text:a xlink:type="simple" xlink:href="#anchor1019">пунктами 19-21</text:a> настоящего Положения, срок и адрес (почтовый, электронный) направления Организациями писем о выдвижении кандидатов. Указанный срок не может составлять менее тридцати календарных дней с момента размещения информации на официальном сайте Министерства в информационно-телекоммуникационной сети "Интернет".</text:p>
      <text:p text:style-name="s1"><text:bookmark text:name="anchor1018"/>18. Организации, в срок, указанный в <text:a xlink:type="simple" xlink:href="#anchor1017">пункте 17</text:a> настоящего Положения, направляют в Министерство письмо о выдвижении кандидата, в котором указывается фамилия, имя и отчество (при наличии) кандидата, дата его рождения, гражданство, сведения о месте работы кандидата с приложением биографической справки кандидата, его фотографии и документы, подтверждающие соответствие кандидата требованиям, установленным в <text:a xlink:type="simple" xlink:href="#anchor1019">пунктах 19-21</text:a> настоящего Положения.</text:p>
      <text:p text:style-name="s1"><text:bookmark text:name="anchor1019"/>19. Устанавливаются следующие требования к кандидатам:</text:p>
      <text:p text:style-name="s1"><text:bookmark text:name="anchor1191"/>а) соответствие компетенции кандидата задачам Совета (подтверждается рекомендательными письмами (не менее трех);</text:p>
      <text:p text:style-name="s1"><text:bookmark text:name="anchor1192"/>б) соответствие программы личной активности кандидата задачам Совета (подтверждается согласием кандидата войти в состав Совета с указанием общественных интересов и целей работы в Совете);</text:p>
      <text:p text:style-name="s1"><text:bookmark text:name="anchor1193"/>в) согласие кандидата на представление сведений о себе (биографическая справка и фотография) на <text:a xlink:type="simple" xlink:href="https://minzdrav.gov.ru">официальном сайте</text:a> Министерства в информационно-телекоммуникационной сети "Интернет";</text:p>
      <text:p text:style-name="s1"><text:bookmark text:name="anchor1194"/>г) согласие на обработку персональных данных в соответствии с <text:a xlink:type="simple" xlink:href="https://internet.garant.ru/document/redirect/12148567/9">Федеральным законом</text:a> от 27 июля 2006 г. N 152-ФЗ "О персональных данных";</text:p>
      <text:p text:style-name="s1"><text:bookmark text:name="anchor1195"/>д) участие не более чем в двух совещательных (экспертных, консультативных, координационных) органах, включая совещательные (экспертные, консультативные, координационные) органы других органов государственной власти (подтверждается личным заявлением).</text:p>
      <text:p text:style-name="s1"><text:bookmark text:name="anchor1020"/>20. Членом Совета может стать гражданин Российской Федерации:</text:p>
      <text:p text:style-name="s1"><text:bookmark text:name="anchor1201"/>а) достигший возраста не менее 21 года;</text:p>
      <text:p text:style-name="s1"><text:bookmark text:name="anchor1202"/>б) имеющий опыт работы в сфере защиты прав граждан в сфере охраны здоровья не менее одного года;</text:p>
      <text:p text:style-name="s1"><text:bookmark text:name="anchor1203"/>в) не имеющий конфликта интересов, связанного с осуществлением деятельности Министерства.</text:p>
      <text:p text:style-name="s1"><text:bookmark text:name="anchor1021"/>21. Не могут быть выдвинуты в качестве кандидатур в члены Совета:</text:p>
      <text:p text:style-name="s1"><text:bookmark text:name="anchor10212"/>лица, которые в соответствии с <text:a xlink:type="simple" xlink:href="https://internet.garant.ru/document/redirect/12139493/702">Федеральным законом</text:a> от 4 апреля 2005 г. N 32-ФЗ "Об Общественной палате Российской Федерации" не могут быть членами Общественной палаты Российской Федерации;</text:p>
      <text:p text:style-name="s1">лица, назначаемые на должности государственной гражданской службы Министром.</text:p>
      <text:p text:style-name="s1"><text:bookmark text:name="anchor1022"/>22. К организациям, выдвигающим кандидатов, предъявляются единые требования и критерии:</text:p>
      <text:p text:style-name="s1"><text:bookmark text:name="anchor1221"/>а) наличие регистрации в едином государственном реестре юридических лиц и осуществление своей деятельности на территории Российской Федерации;</text:p>
      <text:p text:style-name="s1"><text:bookmark text:name="anchor1222"/>б) период деятельности организации должен составлять не менее трех лет с момента регистрации в едином государственном реестре юридических лиц на дату объявления конкурса;</text:p>
      <text:p text:style-name="s1"><text:bookmark text:name="anchor1223"/>в) одним из основных направлений деятельности Организации в соответствии с уставом должна быть защита прав граждан в сфере охраны здоровья;</text:p>
      <text:p text:style-name="s1"><text:bookmark text:name="anchor1224"/>г) наличие опыта работы в субъектах Российской Федерации подтверждается выпиской из единого государственного реестра юридических лиц и отчетом о деятельности организации за последние 3 года;</text:p>
      <text:p text:style-name="s1"><text:bookmark text:name="anchor1225"/>д) организация не находится в процессе ликвидации;</text:p>
      <text:p text:style-name="s1"><text:bookmark text:name="anchor1226"/>е) цели и направления деятельности Организации соответствуют сфере деятельности Министерства.</text:p>
      <text:p text:style-name="s1"><text:bookmark text:name="anchor1023"/>23. Не могут выдвигать кандидатов Организации:</text:p>
      <text:p text:style-name="s1"><text:bookmark text:name="anchor1231"/>а) которым в соответствии с <text:a xlink:type="simple" xlink:href="https://internet.garant.ru/document/redirect/12127578/7">Федеральным законом</text:a> от 25 июля 2002 г. N 114-ФЗ "О противодействии экстремистской деятельности" (далее - Федеральный закон "О противодействии экстремистской деятельности") вынесено предупреждение в письменной форме о недопустимости осуществления экстремистской деятельности, - в течение одного года со дня вынесения предупреждения, если оно не было признано судом незаконным;</text:p>
      <text:p text:style-name="s1"><text:bookmark text:name="anchor1232"/>б) деятельность которых приостановлена в соответствии с <text:a xlink:type="simple" xlink:href="https://internet.garant.ru/document/redirect/12127578/10">Федеральным законом</text:a> "О противодействии экстремистской деятельности", если решение о приостановлении не было признано судом незаконным;</text:p>
      <text:p text:style-name="s1"><text:bookmark text:name="anchor1233"/>в) являющиеся иностранными лицами или юридическими лицами с иностранным участием;</text:p>
      <text:p text:style-name="s1"><text:bookmark text:name="anchor1234"/>г) которые в соответствии с <text:a xlink:type="simple" xlink:href="https://internet.garant.ru/document/redirect/10105879/1310">Федеральным законом</text:a> от 12 января 1996 г. N 7-ФЗ "О некоммерческих организациях" включены в реестр некоммерческих организаций, выполняющих функции иностранного агента.</text:p>
      <text:p text:style-name="s1"><text:bookmark text:name="anchor1024"/>24. От одной Организации в Совете может быть членом только один представитель.</text:p>
      <text:p text:style-name="s1"><text:bookmark text:name="anchor1025"/>25. Отбор кандидатов осуществляется Департаментом Министерства, по результатам проверки соответствия кандидатов критериям и требованиям, установленным в <text:a xlink:type="simple" xlink:href="#anchor1019">пунктах 19</text:a>, <text:a xlink:type="simple" xlink:href="#anchor1020">20</text:a>, <text:a xlink:type="simple" xlink:href="#anchor1021">21</text:a>, <text:a xlink:type="simple" xlink:href="#anchor1022">22</text:a> и <text:a xlink:type="simple" xlink:href="#anchor1023">23</text:a> настоящего Положения.</text:p>
      <text:p text:style-name="s1"><text:bookmark text:name="anchor1026"/>26. В установленные Департаментом Министерства сроки проведения конкурсного отбора Организации направляют в Департамент Министерства:</text:p>
      <text:p text:style-name="s1"><text:bookmark text:name="anchor1261"/>а) заявление кандидата на имя Министра о согласии принять участие в работе Совета (заполняется собственноручно, предоставляется в оригинале);</text:p>
      <text:p text:style-name="s1"><text:bookmark text:name="anchor1262"/>б) согласие кандидата на обработку персональных данных (заполняется собственноручно, предоставляется в оригинале);</text:p>
      <text:p text:style-name="s1"><text:bookmark text:name="anchor1263"/>в) биографическую справку с указанием сведений о трудовой, общественной деятельности, декларации отсутствия конфликта интересов, иных личных сведений (заполняется собственноручно, предоставляется в оригинале);</text:p>
      <text:p text:style-name="s1"><text:bookmark text:name="anchor1264"/>г) представление - информационное письмо Организации, выдвигающей кандидата, адресованное в Министерство (представляется в оригинале), содержащее:</text:p>
      <text:p text:style-name="s1">полное наименование юридического лица;</text:p>
      <text:p text:style-name="s1">идентификационный номер налогоплательщика, основной государственный регистрационный номер юридического лица;</text:p>
      <text:p text:style-name="s1">выписку из устава юридического лица о его целях и задачах;</text:p>
      <text:p text:style-name="s1">описание деятельности Организации, перечень реализованных и реализуемых проектов;</text:p>
      <text:p text:style-name="s1">актуальные сведения о количестве членов, участников, волонтерах и сотрудниках Организации;</text:p>
      <text:p text:style-name="s1">актуальные сведения об имеющихся у Организации отделениях, филиалах и представительствах;</text:p>
      <text:p text:style-name="s1">фамилию, имя, отчество выдвигаемого кандидата.</text:p>
      <text:p text:style-name="s1"><text:bookmark text:name="anchor1027"/>27. В течение тридцати календарных дней с момента окончания приема заявлений Департамент Министерства проводит анализ полученных комплектов документов кандидатов и Организаций, выдвинувших данных кандидатов, на соответствие требованиям.</text:p>
      <text:p text:style-name="s1"><text:bookmark text:name="anchor1028"/>28. Департамент в целях проведения конкурсного отбора вправе запрашивать дополнительную информацию о кандидате, а также принимать во внимание информацию, находящуюся в открытом доступе, проводить собеседования с кандидатами.</text:p>
      <text:p text:style-name="s1"><text:bookmark text:name="anchor1029"/>29. В случае если совокупное число кандидатов меньше количественного состава Совета, указанного в <text:a xlink:type="simple" xlink:href="#anchor1012">пункте 12</text:a> настоящего Положения, Департамент вправе провести дополнительный конкурсный отбор.</text:p>
      <text:p text:style-name="s1"><text:bookmark text:name="anchor1030"/>30. Совет считается сформированным со дня подписания Министром акта, утверждающего состав Совета.</text:p>
      <text:p text:style-name="s1"><text:bookmark text:name="anchor1031"/>31. Не позднее десяти рабочих дней со дня утверждения состава Совета Министр определяет ответственного секретаря Совета из числа своих заместителей (помощников, советников).</text:p>
      <text:p text:style-name="s1"><text:bookmark text:name="anchor1032"/>32. Совет собирается не позднее тридцати календарных дней со дня утверждения его состава.</text:p>
      <text:p text:style-name="s1"><text:bookmark text:name="anchor1033"/>33. Замена члена Совета допускается в случае досрочного прекращения полномочий члена Совета по основанию, указанному в <text:a xlink:type="simple" xlink:href="#anchor1034">пункте 34</text:a> настоящего Положения.</text:p>
      <text:p text:style-name="s1"><text:bookmark text:name="anchor1034"/>34. Полномочия члена Совета прекращаются досрочно в следующих случаях:</text:p>
      <text:p text:style-name="s1"><text:bookmark text:name="anchor1341"/>а) предоставление письменного заявления члена Совета о сложении своих полномочий;</text:p>
      <text:p text:style-name="s1"><text:bookmark text:name="anchor1342"/>б) избрание члена Совета на должность Президента Российской Федерации, избрание депутатом Государственной Думы Федерального Собрания Российской Федерации, избрание (назначение) членом Совета Федерации Федерального Собрания Российской Федерации, избрание депутатом законодательного (представительного) органа государственной власти субъекта Российской Федерации, а также на выборную должность в органе местного самоуправления;</text:p>
      <text:p text:style-name="s1"><text:bookmark text:name="anchor1343"/>в) назначение члена Совета на государственную должность Российской Федерации, должность федеральной государственной службы, государственную должность субъекта Российской Федерации, должность государственной гражданской службы субъекта Российской Федерации или должность муниципальной службы;</text:p>
      <text:p text:style-name="s1"><text:bookmark text:name="anchor1344"/>г) неспособность члена Совета по состоянию здоровья участвовать в работе Совета;</text:p>
      <text:p text:style-name="s1"><text:bookmark text:name="anchor1345"/>д) вступление в законную силу вынесенного в отношении него обвинительного приговора суда;</text:p>
      <text:p text:style-name="s1"><text:bookmark text:name="anchor1346"/>е) признание члена Совета недееспособным, безвестно отсутствующим или умершим на основании решения суда, вступившего в законную силу;</text:p>
      <text:p text:style-name="s1"><text:bookmark text:name="anchor1347"/>ж) получение членом Совета двойного гражданства;</text:p>
      <text:p text:style-name="s1"><text:bookmark text:name="anchor1348"/>з) случаи, предусмотренные <text:a xlink:type="simple" xlink:href="#anchor1051">пунктами 51</text:a> и <text:a xlink:type="simple" xlink:href="#anchor1052">52</text:a> настоящего Положения;</text:p>
      <text:p text:style-name="s1"><text:bookmark text:name="anchor1349"/>и) смерть члена Совета;</text:p>
      <text:p text:style-name="s1"><text:bookmark text:name="anchor13410"/>к) прекращение деятельности Совета в соответствии с <text:a xlink:type="simple" xlink:href="#anchor1038">пунктом 38</text:a> настоящего Положения.</text:p>
      <text:p text:style-name="s1"><text:bookmark text:name="anchor1035"/>35. Вопрос о досрочном прекращении полномочий члена Совета включается в повестку ближайшего заседания Совета.</text:p>
      <text:p text:style-name="s1">Решение о досрочном прекращении полномочий члена Совета принимается простым большинством голосов от общего числа членов Совета, присутствующих на заседании и оформляется протоколом, в котором указывается основание и определяется день прекращения полномочий.</text:p>
      <text:p text:style-name="s1">Решение Совета о досрочном прекращении полномочий члена Совета подлежит утверждению актом Министерства. После утверждения акта Департамент организует конкурсный отбор для замены досрочно прекратившего полномочия члена Совета.</text:p>
      <text:p text:style-name="s1"><text:bookmark text:name="anchor1036"/>36. Кандидаты, не вошедшие в состав Совета могут привлекаться к работе Совета в качестве независимых экспертов для проработки и рассмотрения отдельных вопросов без права участия в голосовании.</text:p>
      <text:p text:style-name="s1"><text:bookmark text:name="anchor1037"/>37. Департаментом проводится оценка деятельности членов Совета по следующим показателям:</text:p>
      <text:p text:style-name="s1"><text:bookmark text:name="anchor1371"/>а) личное участие в заседаниях Совета;</text:p>
      <text:p text:style-name="s1"><text:bookmark text:name="anchor1372"/>б) личная активность в обсуждении рассматриваемых вопросов;</text:p>
      <text:p text:style-name="s1"><text:bookmark text:name="anchor1373"/>в) личная активность в подготовке материалов для рассмотрения на заседаниях Совета, обоснованных предложений и заключений;</text:p>
      <text:p text:style-name="s1"><text:bookmark text:name="anchor1374"/>г) своевременность представления материалов, предложений и заключений;</text:p>
      <text:p text:style-name="s1"><text:bookmark text:name="anchor1375"/>д) своевременность представления письменного мнения по рассматриваемым вопросам в случаях проведения заочного заседания Совета.</text:p>
      <text:p text:style-name="s1"><text:bookmark text:name="anchor1038"/>38. По итогам оценки эффективности деятельности Совета может быть поставлен вопрос о прекращении деятельности Совета.</text:p>
      <text:p text:style-name="s1"><text:bookmark text:name="anchor1039"/>39. Работа Совета организуется в соответствии с регламентом работы Совета, планом работы Совета, утверждаемым на заседании Совета.</text:p>
      <text:p text:style-name="s1"><text:bookmark text:name="anchor1040"/>40. Члены Совета осуществляют свою деятельность на общественных началах и безвозмездной основе.</text:p>
      <text:p text:style-name="s1"><text:bookmark text:name="anchor1041"/>41. Член Совета имеет право:</text:p>
      <text:p text:style-name="s1"><text:bookmark text:name="anchor1411"/>а) участвовать в заседаниях, совещаниях, круглых столах и других мероприятиях, проводимых по инициативе Министерства;</text:p>
      <text:p text:style-name="s1"><text:bookmark text:name="anchor1412"/>б) в инициативном порядке готовить аналитические записки, доклады, другие информационно-аналитические документы и вносить предложения об их рассмотрении на очередном заседании Совета;</text:p>
      <text:p text:style-name="s1"><text:bookmark text:name="anchor1413"/>в) вносить через сопредседателей Совета предложения по формированию повестки заседаний и в план работы Совета;</text:p>
      <text:p text:style-name="s1"><text:bookmark text:name="anchor1414"/>г) вносить предложения по кандидатурам лиц, приглашаемых на заседания Совета, для участия в рассмотрении вопросов повестки дня;</text:p>
      <text:p text:style-name="s1"><text:bookmark text:name="anchor1415"/>д) участвовать в подготовке материалов по рассматриваемым вопросам;</text:p>
      <text:p text:style-name="s1"><text:bookmark text:name="anchor1416"/>е) предлагать кандидатуры экспертов для участия в заседаниях Совета;</text:p>
      <text:p text:style-name="s1"><text:bookmark text:name="anchor1417"/>ж) представлять свою позицию по результатам рассмотренных материалов при проведении заочного голосования членов Совета в срок не более десяти рабочих дней с даты направления им материалов;</text:p>
      <text:p text:style-name="s1"><text:bookmark text:name="anchor1418"/>з) выйти из членов Совета.</text:p>
      <text:p text:style-name="s1"><text:bookmark text:name="anchor1042"/>42. Члены Совета обладают равными правами при обсуждении вопросов и голосовании.</text:p>
      <text:p text:style-name="s1"><text:bookmark text:name="anchor1043"/>43. Члены Совета по согласованию с сопредседателем Совета для подготовки вопросов к слушанию и обсуждению на заседаниях Совета могут объединяться в рабочие, экспертные группы и иные рабочие органы.</text:p>
      <text:p text:style-name="s1"><text:bookmark text:name="anchor1044"/>44. За десять рабочих дней до дня заседания Совета ответственные за рассмотрение вопросов члены Совета представляют ответственному секретарю Совета информационные и иные материалы. Ответственный секретарь Совета за пять рабочих дней до дня заседания Совета представляет указанные материалы сопредседателям и членам Совета.</text:p>
      <text:p text:style-name="s1"><text:bookmark text:name="anchor1045"/>45. Члены Совета, включая сопредседателей, ответственного секретаря Совета осуществляют свою деятельность на общественных началах и на безвозмездной основе.</text:p>
      <text:p text:style-name="s1"><text:bookmark text:name="anchor1046"/>46. Информация о решениях, принятых на очных заседаниях, заочным голосованием членов Совета, заключения и результаты экспертиз по рассмотренным проектам нормативных правовых актов и иным документам, план работы на год, а также ежегодный отчет об итогах деятельности Совета подлежат публикации на <text:a xlink:type="simple" xlink:href="https://minzdrav.gov.ru">официальном сайте</text:a> Министерства в информационно-телекоммуникационной сети "Интернет".</text:p>
      <text:p text:style-name="s1"><text:bookmark text:name="anchor1047"/>47. Организационное обеспечение деятельности Совета осуществляет Департамент.</text:p>
      <text:p text:style-name="s1"><text:bookmark text:name="anchor1048"/>48. Конфликт интересов - ситуация, при которой личная заинтересованность члена Совета либо воздействие (давление) на члена Совета влияет или может повлиять на надлежащее исполнение им своих полномочий и при которой возникает или может возникнуть противоречие между личной заинтересованностью члена Совета и законными интересами граждан Российской Федерации, общественных объединений и иных организаций, референтных групп, способное привести к причинению вреда этим законным интересам.</text:p>
      <text:p text:style-name="s1"><text:bookmark text:name="anchor1049"/>49. Под личной заинтересованностью члена Совета, которая влияет или может повлиять на объективное осуществление им своих полномочий, понимается возможность получения членом Совета доходов (неосновательного обогащения) в денежной либо натуральной форме, доходов в виде материальной выгоды непосредственно для члена Совета, членов его семьи или близких родственников, а также для граждан Российской Федерации или общественных объединений и иных организаций, с которыми член Совета связан финансовыми или иными обязательствами.</text:p>
      <text:p text:style-name="s1"><text:bookmark text:name="anchor1050"/>50. Члены Совета обязаны ежегодно до 30 марта информировать сопредседателей (в письменной форме) об отсутствии у них конфликта интересов, а новые члены Совета - при их включении в состав Совета.</text:p>
      <text:p text:style-name="s1"><text:bookmark text:name="anchor1051"/>51. В случае возникновения у члена Совета личной заинтересованности, которая приводит или может привести к конфликту интересов, либо при возникновении ситуации оказания воздействия (давления) на члена Совета, связанного с осуществлением им своих полномочий, член Совета обязан в кратчайшие сроки проинформировать об этом в письменной форме сопредседателя.</text:p>
      <text:p text:style-name="s1"><text:bookmark text:name="anchor1052"/>52. Сопредседатель, которому стало известно о возникновении у члена Совета или сопредседателя личной заинтересованности, которая приводит или может привести к конфликту интересов, обязан принять меры по предотвращению или урегулированию конфликта интересов, вплоть до снятия полномочий с члена Совета или сопредседателя, являющегося стороной конфликта интересов. Разрешение конфликта интересов осуществляется в соответствии с <text:a xlink:type="simple" xlink:href="https://internet.garant.ru/document/redirect/12164203/10">Федеральным законом</text:a> от 25 декабря 2008 г. N 273-ФЗ "О противодействии коррупции".</text:p>
      <text:p text:style-name="s1"><text:bookmark text:name="anchor1053"/>53. Сопредседатели проводят оценку коррупциогенных рисков деятельности Совета в целях недопущения участия членов Совета в коррупционной деятельности и принятия мер по минимизации коррупциогенных рисков в деятельности Совета.</text:p>
      <text:p text:style-name="s1">Сопредседатель, которому стало известно о факте участия члена Совета в коррупционной деятельности, принимает меры по предотвращению или прекращению полномочий члена Совета в работе Совета.</text:p>
      <text:p text:style-name="s1">В случае если выполнение обязанностей члена Совета может повлечь за собой конфликт интересов, способный повлиять на полноту и объективность принимаемых решений, член Совета обязан сообщить в письменной форме о конфликте интересов сопредседателю, а также заявить самоотвод до начала проведения заседания Совета.</text:p>
      <text:p text:style-name="s1"/>
      <text:p text:style-name="s1_right_fi698"><text:bookmark text:name="anchor2000"/><text:span text:style-name="s10">Приложение N 2
к <text:a xlink:type="simple" xlink:href="#anchor0">приказу</text:a> Министерства
здравоохранения РФ
от 23 октября 2012 г. N 437</text:span></text:p>
      <text:p text:style-name="s1"/>
      <text:h text:outline-level="1" text:style-name="s3">Состав
Совета общественных организаций по защите прав пациентов при Министерстве здравоохранения Российской Федерации</text:h>
      <text:p text:style-name="s1"/>
      <table:table table:name="10220" table:style-name="10220">
        <table:table-column table:style-name="3500"/>
        <table:table-column table:style-name="280"/>
        <table:table-column table:style-name="6440"/>
        <table:table-row>
          <table:table-cell table:style-name="0">
            <text:p text:style-name="s1_fi0">Мурашко</text:p>
            <text:p text:style-name="s1_fi0">Михаил Альбертович</text:p>
          </table:table-cell>
          <table:table-cell table:style-name="0">
            <text:p text:style-name="s1_center_fi0">-</text:p>
          </table:table-cell>
          <table:table-cell table:style-name="0">
            <text:p text:style-name="s1_fi0">Министр здравоохранения Российской Федерации (сопредседатель);</text:p>
          </table:table-cell>
        </table:table-row>
        <table:table-row>
          <table:table-cell table:style-name="0">
            <text:p text:style-name="s1_fi0">Байбаков</text:p>
            <text:p text:style-name="s1_fi0">Михаил Николаевич</text:p>
          </table:table-cell>
          <table:table-cell table:style-name="0">
            <text:p text:style-name="s1_center_fi0">-</text:p>
          </table:table-cell>
          <table:table-cell table:style-name="0">
            <text:p text:style-name="s1_fi0">Общероссийская общественная организация "Всероссийская организация родителей детей-инвалидов и инвалидов старше 18 лет с ментальными и иными нарушениями, нуждающихся в представительстве своих интересов" (по согласованию);</text:p>
          </table:table-cell>
        </table:table-row>
        <table:table-row>
          <table:table-cell table:style-name="0">
            <text:p text:style-name="s1_fi0">Боровова</text:p>
            <text:p text:style-name="s1_fi0">Ирина Валерьевна</text:p>
          </table:table-cell>
          <table:table-cell table:style-name="0">
            <text:p text:style-name="s1_center_fi0">-</text:p>
          </table:table-cell>
          <table:table-cell table:style-name="0">
            <text:p text:style-name="s1_fi0">Межрегиональная общественная организация "Ассоциация онкологических пациентов "Здравствуй" (по согласованию);</text:p>
          </table:table-cell>
        </table:table-row>
        <table:table-row>
          <table:table-cell table:style-name="0">
            <text:p text:style-name="s1_fi0">Бочаров</text:p>
            <text:p text:style-name="s1_fi0">Александр Александрович</text:p>
          </table:table-cell>
          <table:table-cell table:style-name="0">
            <text:p text:style-name="s1_center_fi0">-</text:p>
          </table:table-cell>
          <table:table-cell table:style-name="0">
            <text:p text:style-name="s1_fi0">Межрегиональная общественная организация "Содействие больным саркомой" (по согласованию);</text:p>
          </table:table-cell>
        </table:table-row>
        <table:table-row>
          <table:table-cell table:style-name="0">
            <text:p text:style-name="s1_fi0">Власов</text:p>
            <text:p text:style-name="s1_fi0">Ян Владимирович</text:p>
          </table:table-cell>
          <table:table-cell table:style-name="0">
            <text:p text:style-name="s1_center_fi0">-</text:p>
          </table:table-cell>
          <table:table-cell table:style-name="0">
            <text:p text:style-name="s1_fi0">Всероссийский союз общественных объединений пациентов (по согласованию);</text:p>
          </table:table-cell>
        </table:table-row>
        <table:table-row>
          <table:table-cell table:style-name="0">
            <text:p text:style-name="s1_fi0">Дронов</text:p>
            <text:p text:style-name="s1_fi0">Николай Петрович</text:p>
          </table:table-cell>
          <table:table-cell table:style-name="0">
            <text:p text:style-name="s1_center_fi0">-</text:p>
          </table:table-cell>
          <table:table-cell table:style-name="0">
            <text:p text:style-name="s1_fi0">Межрегиональное общественное движение "Движение против рака" (по согласованию);</text:p>
          </table:table-cell>
        </table:table-row>
        <table:table-row>
          <table:table-cell table:style-name="0">
            <text:p text:style-name="s1_fi0">Емелин</text:p>
            <text:p text:style-name="s1_fi0">Антон Евгеньевич</text:p>
          </table:table-cell>
          <table:table-cell table:style-name="0">
            <text:p text:style-name="s1_center_fi0">-</text:p>
          </table:table-cell>
          <table:table-cell table:style-name="0">
            <text:p text:style-name="s1_fi0">Межрегиональная благотворительная общественная организация инвалидов "Общество пациентов с первичным иммунодефицитом" (по согласованию);</text:p>
          </table:table-cell>
        </table:table-row>
        <table:table-row>
          <table:table-cell table:style-name="0">
            <text:p text:style-name="s1_fi0">Зайцева</text:p>
            <text:p text:style-name="s1_fi0">Юлия Анатольевна</text:p>
          </table:table-cell>
          <table:table-cell table:style-name="0">
            <text:p text:style-name="s1_center_fi0">-</text:p>
          </table:table-cell>
          <table:table-cell table:style-name="0">
            <text:p text:style-name="s1_fi0">Межрегиональная общественная организация "Помощь больным муковисцидозом" (по согласованию);</text:p>
          </table:table-cell>
        </table:table-row>
        <table:table-row>
          <table:table-cell table:style-name="0">
            <text:p text:style-name="s1_fi0">Беляева</text:p>
            <text:p text:style-name="s1_fi0">Анна Владимировна</text:p>
          </table:table-cell>
          <table:table-cell table:style-name="0">
            <text:p text:style-name="s1_center_fi0">-</text:p>
          </table:table-cell>
          <table:table-cell table:style-name="0">
            <text:p text:style-name="s1_fi0">Общероссийская общественная организация "Всероссийское общество редких (орфанных) заболеваний" (по согласованию);</text:p>
          </table:table-cell>
        </table:table-row>
        <table:table-row>
          <table:table-cell table:style-name="0">
            <text:p text:style-name="s1_fi0">Жулев</text:p>
            <text:p text:style-name="s1_fi0">Юрий Александрович</text:p>
          </table:table-cell>
          <table:table-cell table:style-name="0">
            <text:p text:style-name="s1_center_fi0">-</text:p>
          </table:table-cell>
          <table:table-cell table:style-name="0">
            <text:p text:style-name="s1_fi0">Общероссийская благотворительная общественная организация инвалидов "Всероссийское общество гемофилии" (по согласованию);</text:p>
          </table:table-cell>
        </table:table-row>
        <table:table-row>
          <table:table-cell table:style-name="0">
            <text:p text:style-name="s1_fi0">Каримова</text:p>
            <text:p text:style-name="s1_fi0">Светлана Игоревна</text:p>
          </table:table-cell>
          <table:table-cell table:style-name="0">
            <text:p text:style-name="s1_center_fi0">-</text:p>
          </table:table-cell>
          <table:table-cell table:style-name="0">
            <text:p text:style-name="s1_fi0">Национальная Ассоциация больных с редкими заболеваниями "Генетика" (по согласованию);</text:p>
          </table:table-cell>
        </table:table-row>
        <table:table-row>
          <table:table-cell table:style-name="0">
            <text:p text:style-name="s1_fi0">Горецкая</text:p>
            <text:p text:style-name="s1_fi0">Галина Романовна</text:p>
          </table:table-cell>
          <table:table-cell table:style-name="0">
            <text:p text:style-name="s1_center_fi0">-</text:p>
          </table:table-cell>
          <table:table-cell table:style-name="0">
            <text:p text:style-name="s1_fi0">Межрегиональная общественная организация нефрологических пациентов "НЕФРО-ЛИГА" (по согласованию);</text:p>
          </table:table-cell>
        </table:table-row>
        <table:table-row>
          <table:table-cell table:style-name="0">
            <text:p text:style-name="s1_fi0">Коваленко</text:p>
            <text:p text:style-name="s1_fi0">Никита Витальевич</text:p>
          </table:table-cell>
          <table:table-cell table:style-name="0">
            <text:p text:style-name="s1_center_fi0">-</text:p>
          </table:table-cell>
          <table:table-cell table:style-name="0">
            <text:p text:style-name="s1_fi0">Межрегиональная общественная организация содействия пациентам с вирусными гепатитами "Вместе против гепатита" (по согласованию);</text:p>
          </table:table-cell>
        </table:table-row>
        <table:table-row>
          <table:table-cell table:style-name="0">
            <text:p text:style-name="s1_fi0">Галстян</text:p>
            <text:p text:style-name="s1_fi0">Гагик Радикович</text:p>
          </table:table-cell>
          <table:table-cell table:style-name="0">
            <text:p text:style-name="s1_center_fi0">-</text:p>
          </table:table-cell>
          <table:table-cell table:style-name="0">
            <text:p text:style-name="s1_fi0">Общероссийская общественная организация инвалидов "Российская Диабетическая Ассоциация" (по согласованию);</text:p>
          </table:table-cell>
        </table:table-row>
        <table:table-row>
          <table:table-cell table:style-name="0">
            <text:p text:style-name="s1_fi0">Матвеева</text:p>
            <text:p text:style-name="s1_fi0">Лилия Федоровна</text:p>
          </table:table-cell>
          <table:table-cell table:style-name="0">
            <text:p text:style-name="s1_center_fi0">-</text:p>
          </table:table-cell>
          <table:table-cell table:style-name="0">
            <text:p text:style-name="s1_fi0">Общероссийская общественная организация инвалидов "Всероссийское общество онкогематологии "Содействие" (по согласованию);</text:p>
          </table:table-cell>
        </table:table-row>
        <table:table-row>
          <table:table-cell table:style-name="0">
            <text:p text:style-name="s1_fi0">Пчельникова</text:p>
            <text:p text:style-name="s1_fi0">Полина Игоревна</text:p>
          </table:table-cell>
          <table:table-cell table:style-name="0">
            <text:p text:style-name="s1_center_fi0">-</text:p>
          </table:table-cell>
          <table:table-cell table:style-name="0">
            <text:p text:style-name="s1_fi0">Общероссийская общественная организация инвалидов "Российская ревматологическая ассоциация "Надежда" (по согласованию);</text:p>
          </table:table-cell>
        </table:table-row>
        <table:table-row>
          <table:table-cell table:style-name="0">
            <text:p text:style-name="s1_fi0">Рысев</text:p>
            <text:p text:style-name="s1_fi0">Олег Викторович</text:p>
          </table:table-cell>
          <table:table-cell table:style-name="0">
            <text:p text:style-name="s1_center_fi0">-</text:p>
          </table:table-cell>
          <table:table-cell table:style-name="0">
            <text:p text:style-name="s1_fi0">Общероссийская общественная организация "Всероссийское общество инвалидов" (по согласованию);</text:p>
          </table:table-cell>
        </table:table-row>
        <table:table-row>
          <table:table-cell table:style-name="0">
            <text:p text:style-name="s1_fi0">Суханов</text:p>
            <text:p text:style-name="s1_fi0">Вячеслав Геннадьевич</text:p>
          </table:table-cell>
          <table:table-cell table:style-name="0">
            <text:p text:style-name="s1_center_fi0">-</text:p>
          </table:table-cell>
          <table:table-cell table:style-name="0">
            <text:p text:style-name="s1_fi0">Национальная ассоциация больных с нарушениями функций экскреторной системы "АСТОМ" (по согласованию);</text:p>
          </table:table-cell>
        </table:table-row>
        <table:table-row>
          <table:table-cell table:style-name="0">
            <text:p text:style-name="s1_fi0">Татарникова</text:p>
            <text:p text:style-name="s1_fi0">Анастасия Александровна</text:p>
          </table:table-cell>
          <table:table-cell table:style-name="0">
            <text:p text:style-name="s1_center_fi0">-</text:p>
          </table:table-cell>
          <table:table-cell table:style-name="0">
            <text:p text:style-name="s1_fi0">Автономная некоммерческая организация "Центр экспертной помощи по вопросам, связанным с редкими заболеваниями "Дом Редких" (по согласованию);</text:p>
          </table:table-cell>
        </table:table-row>
        <table:table-row>
          <table:table-cell table:style-name="0">
            <text:p text:style-name="s1_fi0">Кветный</text:p>
            <text:p text:style-name="s1_fi0">Михаил Борисович</text:p>
          </table:table-cell>
          <table:table-cell table:style-name="0">
            <text:p text:style-name="s1_center_fi0">-</text:p>
          </table:table-cell>
          <table:table-cell table:style-name="0">
            <text:p text:style-name="s1_fi0">Межрегиональная общественная организация "Содействие инвалидам с детства, страдающим болезнью Гоше и их семьям" (по согласованию);</text:p>
          </table:table-cell>
        </table:table-row>
        <table:table-row>
          <table:table-cell table:style-name="0">
            <text:p text:style-name="s1_fi0">Хвостикова</text:p>
            <text:p text:style-name="s1_fi0">Елена Аркадьевна</text:p>
          </table:table-cell>
          <table:table-cell table:style-name="0">
            <text:p text:style-name="s1_center_fi0">-</text:p>
          </table:table-cell>
          <table:table-cell table:style-name="0">
            <text:p text:style-name="s1_fi0">Автономная некоммерческая организация Центр помощи пациентам "Геном" (по согласованию);</text:p>
          </table:table-cell>
        </table:table-row>
        <table:table-row>
          <table:table-cell table:style-name="0">
            <text:p text:style-name="s1_fi0">Цикорин</text:p>
            <text:p text:style-name="s1_fi0">Игорь Викторович</text:p>
          </table:table-cell>
          <table:table-cell table:style-name="0">
            <text:p text:style-name="s1_center_fi0">-</text:p>
          </table:table-cell>
          <table:table-cell table:style-name="0">
            <text:p text:style-name="s1_fi0">Общероссийская общественная организация инвалидов - больных рассеянным склерозом (по согласованию);</text:p>
          </table:table-cell>
        </table:table-row>
        <table:table-row>
          <table:table-cell table:style-name="0">
            <text:p text:style-name="s1_fi0">Чистяков</text:p>
            <text:p text:style-name="s1_fi0">Дмитрий Владимирович</text:p>
          </table:table-cell>
          <table:table-cell table:style-name="0">
            <text:p text:style-name="s1_center_fi0">-</text:p>
          </table:table-cell>
          <table:table-cell table:style-name="0">
            <text:p text:style-name="s1_fi0">Санкт-Петербургская ассоциация общественных объединений родителей детей-инвалидов "ГАООРДИ" (по согласованию);</text:p>
          </table:table-cell>
        </table:table-row>
        <table:table-row>
          <table:table-cell table:style-name="0">
            <text:p text:style-name="s1_fi0">Шашурина</text:p>
            <text:p text:style-name="s1_fi0">Татьяна Игоревна</text:p>
          </table:table-cell>
          <table:table-cell table:style-name="0">
            <text:p text:style-name="s1_center_fi0">-</text:p>
          </table:table-cell>
          <table:table-cell table:style-name="0">
            <text:p text:style-name="s1_fi0">Межрегиональная общественная организация поддержки пациентов с Воспалительными Заболеваниями Кишечника и Синдромом Короткой Кишки "ДОВЕРИЕ" (по согласованию).</text:p>
          </table:table-cell>
        </table:table-row>
      </table:table>
      <text:p text:style-name="s1"/>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Приказ Министерства здравоохранения РФ от 23 октября 2012 г. N 437 "О Совете общественных организ...</text:p>
      </style:header>
      <style:footer>
        <table:table>
          <table:table-column table:number-columns-repeated="3"/>
          <table:table-row>
            <table:table-cell>
              <text:p text:style-name="footer_left">
							<text:date style:data-style-name="date" text:fixed="true" text:date-value="2026-7-27"/>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